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5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3.25966666666667cm"/>
    </style:style>
    <style:style style:name="co2" style:family="table-column">
      <style:table-column-properties fo:break-before="auto" style:column-width="3.57716666666667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2.159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7.6pt" style:use-optimal-row-height="true" fo:break-before="auto"/>
    </style:style>
    <style:style style:name="ro3" style:family="table-row">
      <style:table-row-properties style:row-height="124.2pt" style:use-optimal-row-height="true" fo:break-before="auto"/>
    </style:style>
    <style:style style:name="ro4" style:family="table-row">
      <style:table-row-properties style:row-height="226.8pt" style:use-optimal-row-height="false" fo:break-before="auto"/>
    </style:style>
    <style:style style:name="ro5" style:family="table-row">
      <style:table-row-properties style:row-height="96.6pt" style:use-optimal-row-height="true" fo:break-before="auto"/>
    </style:style>
    <style:style style:name="ro6" style:family="table-row">
      <style:table-row-properties style:row-height="193.2pt" style:use-optimal-row-height="true" fo:break-before="auto"/>
    </style:style>
    <style:style style:name="ro7" style:family="table-row">
      <style:table-row-properties style:row-height="207pt" style:use-optimal-row-height="true" fo:break-before="auto"/>
    </style:style>
    <style:style style:name="ro8" style:family="table-row">
      <style:table-row-properties style:row-height="345pt" style:use-optimal-row-height="true" fo:break-before="auto"/>
    </style:style>
    <style:style style:name="ro9" style:family="table-row">
      <style:table-row-properties style:row-height="234.6pt" style:use-optimal-row-height="true" fo:break-before="auto"/>
    </style:style>
    <style:style style:name="ro10" style:family="table-row">
      <style:table-row-properties style:row-height="138pt" style:use-optimal-row-height="true" fo:break-before="auto"/>
    </style:style>
    <style:style style:name="ro11" style:family="table-row">
      <style:table-row-properties style:row-height="276pt" style:use-optimal-row-height="true" fo:break-before="auto"/>
    </style:style>
    <style:style style:name="ro12" style:family="table-row">
      <style:table-row-properties style:row-height="248.4pt" style:use-optimal-row-height="true" fo:break-before="auto"/>
    </style:style>
    <style:style style:name="ro13" style:family="table-row">
      <style:table-row-properties style:row-height="262.2pt" style:use-optimal-row-height="true" fo:break-before="auto"/>
    </style:style>
    <style:style style:name="ro14" style:family="table-row">
      <style:table-row-properties style:row-height="151.8pt" style:use-optimal-row-height="true" fo:break-before="auto"/>
    </style:style>
    <style:style style:name="ro15" style:family="table-row">
      <style:table-row-properties style:row-height="317.4pt" style:use-optimal-row-height="true" fo:break-before="auto"/>
    </style:style>
    <style:style style:name="ro16" style:family="table-row">
      <style:table-row-properties style:row-height="303.6pt" style:use-optimal-row-height="true" fo:break-before="auto"/>
    </style:style>
    <style:style style:name="ro17" style:family="table-row">
      <style:table-row-properties style:row-height="110.4pt" style:use-optimal-row-height="true" fo:break-before="auto"/>
    </style:style>
    <style:style style:name="ro18" style:family="table-row">
      <style:table-row-properties style:row-height="165.6pt" style:use-optimal-row-height="true" fo:break-before="auto"/>
    </style:style>
    <style:style style:name="ro19" style:family="table-row">
      <style:table-row-properties style:row-height="289.8pt" style:use-optimal-row-height="true" fo:break-before="auto"/>
    </style:style>
    <style:style style:name="ro20" style:family="table-row">
      <style:table-row-properties style:row-height="386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12">
            <text:p>ELENCO CONVENZIONI ARPA PIEMONTE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2">
            <text:p>Anno 2026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8">
            <text:p>Atto di approvazione:</text:p>
          </table:table-cell>
          <table:table-cell office:value-type="string" table:style-name="ce9">
            <text:p>Oggetto:</text:p>
          </table:table-cell>
          <table:table-cell office:value-type="string" table:style-name="ce9">
            <text:p>Sruttura Arpa:</text:p>
          </table:table-cell>
          <table:table-cell office:value-type="string" table:style-name="ce8">
            <text:p>Struttura esterna:</text:p>
          </table:table-cell>
          <table:table-cell office:value-type="string" table:style-name="ce10">
            <text:p>Scadenza: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3">
            <text:p>Determina n. 9 del 20/01/2026</text:p>
          </table:table-cell>
          <table:table-cell office:value-type="string" table:style-name="ce4">
            <text:p>Rinnovo accordo di collaborazione tra la Città di Ivrea e Arpa Piemonte per la gestione della stazione di monitoraggio della qualità dell’aria sita nel comune di Ivrea</text:p>
          </table:table-cell>
          <table:table-cell office:value-type="string" table:style-name="ce4">
            <text:p>Dipartimento Piemonte Nord Ovest</text:p>
          </table:table-cell>
          <table:table-cell office:value-type="string" table:style-name="ce3">
            <text:p>Città di Ivrea</text:p>
          </table:table-cell>
          <table:table-cell office:value-type="string" table:style-name="ce5">
            <text:p><text:s/>31.12. 2031</text:p>
          </table:table-cell>
          <table:table-cell table:style-name="ce2"/>
          <table:table-cell table:number-columns-repeated="16378"/>
        </table:table-row>
        <table:table-row table:style-name="ro4">
          <table:table-cell office:value-type="string" table:style-name="ce3">
            <text:p>Decreto n. 9 del 29/01/2026</text:p>
          </table:table-cell>
          <table:table-cell office:value-type="string" table:style-name="ce6">
            <text:p>Approvazione accordo di collaborazione tra Arpa Piemonte e Regione Piemonte per l’attuazione</text:p>
            <text:p>dell’accordo tra Regione Piemonte e l’Agenzia Spaziale</text:p>
            <text:p>italiana relativamente al progetto "Mapping and Monitoring of Urban Heat Islands in Piedmont -</text:p>
            <text:p>M2UHIP"</text:p>
          </table:table-cell>
          <table:table-cell office:value-type="string" table:style-name="ce4">
            <text:p>Dipartimento Integrazione servizi Ambiente e Salute</text:p>
          </table:table-cell>
          <table:table-cell office:value-type="string" table:style-name="ce4">
            <text:p>Regione Piemonte</text:p>
          </table:table-cell>
          <table:table-cell office:value-type="string" table:style-name="ce4">
            <text:p>a durata pari a quella<text:s/></text:p>
            <text:p>dell’Accordo stipulato tra ASI e REGIONE</text:p>
          </table:table-cell>
          <table:table-cell table:style-name="ce2"/>
          <table:table-cell table:number-columns-repeated="16378"/>
        </table:table-row>
        <table:table-row table:style-name="ro5">
          <table:table-cell office:value-type="string" table:style-name="ce3">
            <text:p>Decreto n. 16 del 20/02/2026</text:p>
          </table:table-cell>
          <table:table-cell office:value-type="string" table:style-name="ce4">
            <text:p>Approvazione dell'Accordo quadro di fornitura dei servizi Tinexta infocert con</text:p>
            <text:p>validità fino al 31.12.2028</text:p>
          </table:table-cell>
          <table:table-cell office:value-type="string" table:style-name="ce4">
            <text:p>Dipartimento Integrazione servizi Ambiente e Salute</text:p>
          </table:table-cell>
          <table:table-cell office:value-type="string" table:style-name="ce4">
            <text:p>Tinexta Infocert</text:p>
          </table:table-cell>
          <table:table-cell office:value-type="date" office:date-value="2028-12-31T00:00:00" table:style-name="ce7">
            <text:p>31/12/2028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3">
            <text:p>Decreto n. 20 del 20/02/2026</text:p>
          </table:table-cell>
          <table:table-cell office:value-type="string" table:style-name="ce4">
            <text:p>Accordo quadro di cooperazione istituzionale con l’Ente Parco Nazionale Gran</text:p>
            <text:p>Paradiso per la realizzazione di attività congiunte in materia ambientale –</text:p>
            <text:p>Approvazione accordo attuativo in tema nivologico e glaciologico.</text:p>
          </table:table-cell>
          <table:table-cell office:value-type="string" table:style-name="ce4">
            <text:p>Dipartimento Rischi Naturali e Ambientali,</text:p>
          </table:table-cell>
          <table:table-cell office:value-type="string" table:style-name="ce4">
            <text:p>Parco Nazionale Gran Paradiso</text:p>
          </table:table-cell>
          <table:table-cell office:value-type="string" table:style-name="ce4">
            <text:p>durata coincidente con quella dell’Accordo Quadro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4">
            <text:p>Determina - n. 96 del 20/02/2026</text:p>
          </table:table-cell>
          <table:table-cell office:value-type="string" table:style-name="ce4">
            <text:p>Approvazione accordo di collaborazione con il Consorzio Socio-Assistenziale “Alba-Langhe-Roero”, finalizzato a organizzare attività di Formazione specifica in ambito di sicurezza (Art. 37 D.Lgs 81/08 e s.m.i. Accordo Stato Regioni 2025)</text:p>
          </table:table-cell>
          <table:table-cell office:value-type="string" table:style-name="ce4">
            <text:p>Ufficio amministrazione del personale e formazione</text:p>
          </table:table-cell>
          <table:table-cell office:value-type="string" table:style-name="ce4">
            <text:p><text:s/>Consorzio Socio-Assistenziale “Alba-Langhe-Roero”</text:p>
          </table:table-cell>
          <table:table-cell office:value-type="string" table:style-name="ce4">
            <text:p>valida per tutta la durata del corso</text:p>
          </table:table-cell>
          <table:table-cell table:number-columns-repeated="16379" table:style-name="ce1"/>
        </table:table-row>
        <table:table-row table:style-name="ro8">
          <table:table-cell office:value-type="string" table:style-name="ce4">
            <text:p>Decreto - n. 24 del 02/03/2026</text:p>
          </table:table-cell>
          <table:table-cell office:value-type="string" table:style-name="ce4">
            <text:p>Approvazione di una Convenzione per la collaborazione finalizzata alla realizzazione di prelievi sui laghi piemontesi inseriti nella Rete Regionale di Monitoraggio dei Corpi Idrici ex direttiva CE 2000/60 (WFD) recepita dal d. lgs. 152/2006 e s.m.i., e nella Rete di Monitoraggio delle Acque di Balneazione ex direttiva CE 2006/7 recepita dal d. lgs. 116/2008 e s.m.i. e dal DM 30/03/2010 e s.m.i.</text:p>
          </table:table-cell>
          <table:table-cell office:value-type="string" table:style-name="ce4">
            <text:p><text:s/>Dipartimento Rischi Naturali e Ambientali</text:p>
          </table:table-cell>
          <table:table-cell office:value-type="string" table:style-name="ce4">
            <text:p>Coordinamento Regionale del Volontariato di Protezione Civile del Piemonte - ODV</text:p>
          </table:table-cell>
          <table:table-cell office:value-type="string" table:style-name="ce4">
            <text:p><text:s/>dalla data di stipula al 31</text:p>
            <text:p>dicembre 2028</text:p>
          </table:table-cell>
          <table:table-cell table:number-columns-repeated="16379" table:style-name="ce1"/>
        </table:table-row>
        <table:table-row table:style-name="ro9">
          <table:table-cell office:value-type="string" table:style-name="ce4">
            <text:p>Decreto - n. 25 del 03/03/2026</text:p>
          </table:table-cell>
          <table:table-cell office:value-type="string" table:style-name="ce4">
            <text:p>Approvazione della Convenzione per la realizzazione congiunta delle attività di monitoraggio, studio e ricerca in materia di inquinamento da sostanze polifluoroalchiliche e perfluoroalchiliche (PFAS) da stipularsi con ISPRA e le ARPA / APPA del SNPA.</text:p>
          </table:table-cell>
          <table:table-cell office:value-type="string" table:style-name="ce11">
            <text:p>Direzione Tecnica</text:p>
          </table:table-cell>
          <table:table-cell office:value-type="string" table:style-name="ce4">
            <text:p>fra ISPRA, Arpa Piemonte e le altre ARPA/APPA</text:p>
          </table:table-cell>
          <table:table-cell office:value-type="string" table:style-name="ce4">
            <text:p>dalla data di sottoscrizione di</text:p>
            <text:p>tutte le Parti e con scadenza entro il 31 dicembre 2027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4">
            <text:p>Decreto - n. 32 del 24/03/2026</text:p>
          </table:table-cell>
          <table:table-cell office:value-type="string" table:style-name="ce4">
            <text:p>Approvazione della Convenzione con ISPRA e le ARPA / APPA del SNPA per l'effettuazione di ispezioni e controlli sugli impianti di gestione rifiuti per il periodo 2026-2028.</text:p>
          </table:table-cell>
          <table:table-cell office:value-type="string" table:style-name="ce11">
            <text:p>Direzione Tecnica</text:p>
          </table:table-cell>
          <table:table-cell office:value-type="string" table:style-name="ce4">
            <text:p>ISPRA e le ARPA / APPA del SNPA</text:p>
          </table:table-cell>
          <table:table-cell office:value-type="string" table:style-name="ce4">
            <text:p><text:s/>tre anni a decorrere dalla sottoscrizione</text:p>
          </table:table-cell>
          <table:table-cell table:number-columns-repeated="16379" table:style-name="ce1"/>
        </table:table-row>
        <table:table-row table:style-name="ro11">
          <table:table-cell office:value-type="string" table:style-name="ce4">
            <text:p>Decreto - n. 34 del 30/04/2026</text:p>
          </table:table-cell>
          <table:table-cell office:value-type="string" table:style-name="ce4">
            <text:p>Approvazione della Convenzione tra Regione Piemonte e Arpa Piemonte ai sensi dell’art. 15 della Legge n. 241 del 7/8/1990 per il supporto tecnico-scientifico allo sviluppo delle attività previste dal Progetto RESIL-AV del Programma Interreg VI-A ALCOTRA 2021-2027 - CUP J21J25001810007 e relativo accertamento delle entrate</text:p>
          </table:table-cell>
          <table:table-cell office:value-type="string" table:style-name="ce4">
            <text:p>Dipartimento Rischi Naturali e Ambientali, con SS Geologia e nivologia e SS e Meteorologia, clima e qualità dell’aria</text:p>
          </table:table-cell>
          <table:table-cell office:value-type="string" table:style-name="ce4">
            <text:p>Regione Piemonte</text:p>
          </table:table-cell>
          <table:table-cell office:value-type="string" table:style-name="ce4">
            <text:p>dalla data di sottoscrizione <text:s/>alla chiusura del progetto Resil-Av (31/08/2028)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4">
            <text:p>Decreto - n. 36 del 08/04/2026</text:p>
          </table:table-cell>
          <table:table-cell office:value-type="string" table:style-name="ce4">
            <text:p>Approvazione tra l’Arpa Piemonte, l’Ente di Governo dell'Ambito n.5 Astigiano<text:s/></text:p>
            <text:p>Monferrato ed il Consorzio dei Comuni per l’Acquedotto del Monferrato <text:s/>della<text:s/></text:p>
            <text:p>"Convenzione per il monitoraggio radiologico a salvaguardia del campo pozzi<text:s/></text:p>
            <text:p>dell'acquedotto del Monferrato" - biennio 2026-2027</text:p>
          </table:table-cell>
          <table:table-cell office:value-type="string" table:style-name="ce4">
            <text:p>Dipartimento Rischi Fisici e<text:s/></text:p>
            <text:p>Tecnologici</text:p>
          </table:table-cell>
          <table:table-cell office:value-type="string" table:style-name="ce4">
            <text:p>Ente di Governo dell'Ambito n.5 Astigiano<text:s/></text:p>
            <text:p>Monferrato ed il Consorzio dei Comuni per l’Acquedotto del Monferrato</text:p>
          </table:table-cell>
          <table:table-cell office:value-type="string" table:style-name="ce4">
            <text:p>biennio 2026-2027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4">
            <text:p>Decreto - n. 37 del 08/04/2026</text:p>
          </table:table-cell>
          <table:table-cell office:value-type="string" table:style-name="ce4">
            <text:p>Approvazione di una Convenzione tra Arpa Piemonte e Enti partner del progetto denominato “Modello condiviso per visite ispettive congiunte Piemonte, Emilia Romagna e Veneto”, di cui al correlato Accordo stipulato fra ARPA PIEMONTE e Centro Nazionale Sangue (CNS) dell’Istituto Superiore di Sanità.</text:p>
          </table:table-cell>
          <table:table-cell office:value-type="string" table:style-name="ce4">
            <text:p>Struttura Semplice Sistema di Gestione Integrato</text:p>
          </table:table-cell>
          <table:table-cell office:value-type="string" table:style-name="ce4">
            <text:p><text:s/>Enti partner del progetto</text:p>
          </table:table-cell>
          <table:table-cell office:value-type="string" table:style-name="ce4">
            <text:p><text:s/>20 agosto 2026</text:p>
          </table:table-cell>
          <table:table-cell table:number-columns-repeated="16379" table:style-name="ce1"/>
        </table:table-row>
        <table:table-row table:style-name="ro14">
          <table:table-cell office:value-type="string" table:style-name="ce4">
            <text:p>Determina nr.259 del 22/04/2026</text:p>
          </table:table-cell>
          <table:table-cell office:value-type="string" table:style-name="ce4">
            <text:p>Approvazione delle convenzioni con Istituzioni scolastiche piemontesi per l'attivazione della formazione scuola-lavoro (FSL) presso il Dipartimento Integrazione servizi Ambiente e Salute.</text:p>
          </table:table-cell>
          <table:table-cell office:value-type="string" table:style-name="ce4">
            <text:p>Dipartimento Integrazione servizi Ambiente e Salute</text:p>
          </table:table-cell>
          <table:table-cell office:value-type="string" table:style-name="ce4">
            <text:p>I.I.S: “J.C. MAXWELL” con sede in Nichelino (TO) - I.I.S. “Ettore Majorana” con sede in Torino,</text:p>
          </table:table-cell>
          <table:table-cell office:value-type="string" table:style-name="ce4">
            <text:p>ha validità triennale - Majorana: <text:s/>dura fino all’espletamento</text:p>
            <text:p>dell’esperienza definita da ciascun percorso formativo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4">
            <text:p>Determina nr.264 del 23/04/2026</text:p>
          </table:table-cell>
          <table:table-cell office:value-type="string" table:style-name="ce4">
            <text:p>Approvazione convenzione con Istituzione scolastica piemontese per l'attivazione della formazione scuola-lavoro (FSL).</text:p>
          </table:table-cell>
          <table:table-cell office:value-type="string" table:style-name="ce4">
            <text:p>Dipartimento territoriale di Cuneo</text:p>
          </table:table-cell>
          <table:table-cell office:value-type="string" table:style-name="ce4">
            <text:p>Istituto Tecnico industriale Statale “Mario Delpozzo” – Cuneo</text:p>
            <text:p>Convenzione tra Istituzione</text:p>
          </table:table-cell>
          <table:table-cell office:value-type="string" table:style-name="ce4">
            <text:p>dura fino all’espletamento</text:p>
            <text:p>dell’esperienza definita da ciascun percorso formativo</text:p>
          </table:table-cell>
          <table:table-cell table:number-columns-repeated="16379" table:style-name="ce1"/>
        </table:table-row>
        <table:table-row table:style-name="ro15">
          <table:table-cell office:value-type="string" table:style-name="ce4">
            <text:p>Determina nr.265 del 23/04/2026</text:p>
          </table:table-cell>
          <table:table-cell office:value-type="string" table:style-name="ce4">
            <text:p>Schema di convenzione tra Regione Piemonte e Arpa Piemonte per il potenziamento delle attività di monitoraggio su fenomeni franosi del terriotrio regionale anche tramite la rete ReRCoMF (DGR n. 35-5029 del 13/05/2022) e per la gestione della cartografia geologica nazionale annualità 2026-2027. Approvazione della convenzione e accertamento delle entrate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Regione Piemonte</text:p>
          </table:table-cell>
          <table:table-cell office:value-type="string" table:style-name="ce4">
            <text:p>dalla data della sottoscrizione delle Parti fino al 31/12/2027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4">
            <text:p>Determina nr.286 del 04/05/2026</text:p>
          </table:table-cell>
          <table:table-cell office:value-type="string" table:style-name="ce4">
            <text:p>Approvazione delle convenzioni con Istituzioni scolastiche piemontesi per l'attivazione della formazione scuola-lavoro (FSL).</text:p>
          </table:table-cell>
          <table:table-cell office:value-type="string" table:style-name="ce4">
            <text:p>Dipartimento territoriale di Piemonte Nord Ovest</text:p>
          </table:table-cell>
          <table:table-cell office:value-type="string" table:style-name="ce4">
            <text:p>Scuola I.I.S.S. Gobetti Marchesini - Casale- Arduino</text:p>
          </table:table-cell>
          <table:table-cell office:value-type="string" table:style-name="ce4">
            <text:p>fino all'espletamento dell'esperienza definita da ogni percorso formativo personalizzato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4">
            <text:p>Decreto - n. 42 del 14/05/2026</text:p>
          </table:table-cell>
          <table:table-cell office:value-type="string" table:style-name="ce4">
            <text:p>Convenzione sottoscritta tra Arpa Piemonte e il Comune di Casale Monferrato per attivita' di monitoraggio e analisi durante l'esecuzione dei lavori di bonifica previsti dal Programma di Bonifica del Sito di Interesse Nazionale di Casale Monferrato. Proroga anno 2026.</text:p>
          </table:table-cell>
          <table:table-cell office:value-type="string" table:style-name="ce4">
            <text:p>Dipartimento Rischi fisici e tecnologici</text:p>
          </table:table-cell>
          <table:table-cell office:value-type="string" table:style-name="ce4">
            <text:p>Comune di Casale Monferrato</text:p>
          </table:table-cell>
          <table:table-cell office:value-type="float" office:value="2026" table:style-name="ce4">
            <text:p>2026</text:p>
          </table:table-cell>
          <table:table-cell table:number-columns-repeated="16379" table:style-name="ce1"/>
        </table:table-row>
        <table:table-row table:style-name="ro16">
          <table:table-cell office:value-type="string" table:style-name="ce4">
            <text:p>Decreto - n. 46 del 15/05/2026</text:p>
          </table:table-cell>
          <table:table-cell office:value-type="string" table:style-name="ce4">
            <text:p>Approvazione dello schema Accordo di collaborazione tra Arpa Liguria e Arpa Piemonte per la gestione e la manutenzione del sistema radarmeteorologico di Monte Settepani, per lo scambio dei dati delle stazioni di rilevamento meteoidrografico e il coordinamento per le allerte e la gestione del rischio meteo-idrogeologico nell’area di comune interesse del bacino del Po.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Arpa Liguria</text:p>
          </table:table-cell>
          <table:table-cell office:value-type="string" table:style-name="ce4">
            <text:p>cinque anni a decorrere dal 01.01.2026</text:p>
          </table:table-cell>
          <table:table-cell table:number-columns-repeated="16379" table:style-name="ce1"/>
        </table:table-row>
        <table:table-row table:style-name="ro17">
          <table:table-cell office:value-type="string" table:style-name="ce4">
            <text:p>Determina n.383 del 05/06/2026</text:p>
          </table:table-cell>
          <table:table-cell office:value-type="string" table:style-name="ce4">
            <text:p>Approvazione delle convenzioni con Istituzioni scolastiche piemontesi per l'attivazione della formazione scuola-lavoro (FSL)</text:p>
          </table:table-cell>
          <table:table-cell office:value-type="string" table:style-name="ce4">
            <text:p>Dipartimento Piemonte Nord Est</text:p>
          </table:table-cell>
          <table:table-cell office:value-type="string" table:style-name="ce4">
            <text:p>I.I.S “G. Bonfantini”- I.I.S. “Francis Lombardi”</text:p>
          </table:table-cell>
          <table:table-cell office:value-type="string" table:style-name="ce4">
            <text:p>periodo fra giugno e settembre 2026</text:p>
          </table:table-cell>
          <table:table-cell table:number-columns-repeated="16379" table:style-name="ce1"/>
        </table:table-row>
        <table:table-row table:style-name="ro16">
          <table:table-cell office:value-type="string" table:style-name="ce4">
            <text:p>Determina n. 400 del 11/06/2026</text:p>
          </table:table-cell>
          <table:table-cell office:value-type="string" table:style-name="ce4">
            <text:p>Convenzione Quadro ai fini della verifica di attuazione alle prescrizioni sul Progetto Definitivo e dell’accompagnamento ambientale del progetto esecutivo e lavori della Nuova Linea Ferroviaria Torino-Lione ai sensi delle Delibere CIPE n. 57/2011, n. 19/2015, n. 67/2017, n. 30/2018 e n. 39/2018 - approvazione convenzione attuativa 2026.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Società Tunnel Euralpin Lyon Turin – Société par Actions Simplifiée (TELT)</text:p>
          </table:table-cell>
          <table:table-cell office:value-type="float" office:value="2026" table:style-name="ce4">
            <text:p>2026</text:p>
          </table:table-cell>
          <table:table-cell table:number-columns-repeated="16379" table:style-name="ce1"/>
        </table:table-row>
        <table:table-row table:style-name="ro18">
          <table:table-cell office:value-type="string" table:style-name="ce4">
            <text:p>Decreto - n. 55 del 12/06/2026</text:p>
          </table:table-cell>
          <table:table-cell office:value-type="string" table:style-name="ce4">
            <text:p>Approvazione dell'accordo tra la Presidenza del Consiglio dei Ministri, Dipartimento della Protezione Civile e Arpa Piemonte per le attività in qualità di Centro di Competenza per il periodo 2026-2028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Presidenza del Consiglio dei Ministri, Dipartimento della Protezione Civile</text:p>
          </table:table-cell>
          <table:table-cell office:value-type="string" table:style-name="ce4">
            <text:p>23 mesi dalla sottoscrizione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Determina n.418 del 16/06/2026</text:p>
          </table:table-cell>
          <table:table-cell office:value-type="string" table:style-name="ce4">
            <text:p>Approvazione delle convenzioni con Istituzioni scolastiche piemontesi per l'attivazione della forma-zione scuola-lavoro (FSL) – integrazione.</text:p>
          </table:table-cell>
          <table:table-cell office:value-type="string" table:style-name="ce4">
            <text:p>Dipartimento Piemonte Nord Est</text:p>
          </table:table-cell>
          <table:table-cell office:value-type="string" table:style-name="ce4">
            <text:p>I.I.S. “Francis Lombardi” - sede associata I.T.I. “Giulio Cesare Faccio</text:p>
          </table:table-cell>
          <table:table-cell office:value-type="string" table:style-name="ce4">
            <text:p>periodo fra giugno e settembre 2026</text:p>
          </table:table-cell>
          <table:table-cell table:number-columns-repeated="16379" table:style-name="ce1"/>
        </table:table-row>
        <table:table-row table:style-name="ro19">
          <table:table-cell office:value-type="string" table:style-name="ce4">
            <text:p>Decreto - n. 57 del 17/06/2026</text:p>
          </table:table-cell>
          <table:table-cell office:value-type="string" table:style-name="ce4">
            <text:p>Convenzione per il conferimento della titolarità del procedimento di approvazione del progetto relativo alla “Realizzazione della nuova Sala Operativa regionale (SOR) di Protezione Civile della Regione Piemonte c/o sede di Arpa Piemonte in via Pio VII a Torino”, del successivo appalto e della realizzazione dei lavori. Approvazione.</text:p>
          </table:table-cell>
          <table:table-cell office:value-type="string" table:style-name="ce4">
            <text:p>Direttore Amministrativo</text:p>
          </table:table-cell>
          <table:table-cell office:value-type="string" table:style-name="ce4">
            <text:p>Regione Piemonte</text:p>
          </table:table-cell>
          <table:table-cell office:value-type="string" table:style-name="ce4">
            <text:p>cessa con la stipula della convenzione di comodato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16">
          <table:table-cell office:value-type="string" table:style-name="ce4">
            <text:p>Determina - n. 443 del 25/06/2026</text:p>
          </table:table-cell>
          <table:table-cell office:value-type="string" table:style-name="ce4">
            <text:p>Proroga dell’Accordo di collaborazione ex art. 15 della L. n. 241/1990 e s.m.i. tra Arpa Piemonte e ISPRA per attività di monitoraggio dell’Indice di Qualità Morfologica (IQM) nell’ambito dell’Accordo per il monitoraggio a supporto dell’attuazione della Direttiva 2000/60/CE, Rete ambientale Strategica del distretto del fiume Po (RaSPo) - POA FSC 2014 -2020.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ISPRA</text:p>
          </table:table-cell>
          <table:table-cell office:value-type="date" office:date-value="2026-12-31T00:00:00" table:style-name="ce6">
            <text:p>31/12/2026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8">
          <table:table-cell office:value-type="string" table:style-name="ce4">
            <text:p>Determina - n. 481 del 09/07/2026</text:p>
          </table:table-cell>
          <table:table-cell office:value-type="string" table:style-name="ce4">
            <text:p>Approvazione dell’Accordo di collaborazione, ai sensi dell’art.15 della Legge 241/1990, tra Arpa Piemonte e la società Ricerca sul Sistema Energetico - RSE S.p.A. per lo svolgimento di azioni comuni per la mitigazione dell’impatto di eventi meteorologici estremi sulle attività economiche del territorio piemontese, con particolare attenzione alla produzione energetica fotovoltaica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società Ricerca sul Sistema Energetico - RSE S.p.A</text:p>
          </table:table-cell>
          <table:table-cell office:value-type="string" table:style-name="ce4">
            <text:p>tre anni dalla sottoscrizione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20">
          <table:table-cell office:value-type="string" table:style-name="ce4">
            <text:p>Decreto - n. 69 del 27/07/2026</text:p>
          </table:table-cell>
          <table:table-cell office:value-type="string" table:style-name="ce4">
            <text:p>Approvazione di un Addendum alla convenzione stipulata tra Arpa Piemonte e Enti partner del progetto denominato “Modello condiviso per visite ispettive congiunte Piemonte, Emilia Romagna e Veneto”, di cui al correlato Accordo stipulato fra Arpa Piemonte e Centro Nazionale Sangue (CNS) dell’Istituto Superiore di Sanità – rideterminazione degli accertamenti in entrata e degli impegni di spesa assunti con Decreto del Direttore Generale n. 18 del 19/02/2025.</text:p>
          </table:table-cell>
          <table:table-cell office:value-type="string" table:style-name="ce4">
            <text:p>Direzione Generale</text:p>
          </table:table-cell>
          <table:table-cell office:value-type="string" table:style-name="ce4">
            <text:p>Enti partner del progetto denominato “Modello condiviso per visite ispettive congiunte Piemonte, Emilia Romagna e Veneto”, di cui al correlato Accordo stipulato fra ARPA PIEMONTE e Centro Nazionale Sangue (CNS) dell’Istituto Superiore di Sanità</text:p>
          </table:table-cell>
          <table:table-cell table:style-name="ce4"/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9">
          <table:table-cell office:value-type="string" table:style-name="ce4">
            <text:p>Decreto - n. 71 del 27/07/2026</text:p>
          </table:table-cell>
          <table:table-cell office:value-type="string" table:style-name="ce4">
            <text:p>Approvazione dell'Accordo quadro tra Arpa Piemonte, Arpa Emilia-Romagna, Arpa Friuli-Venezia-Giulia, Arpa Liguria, Arpa Lombardia e Arpa Veneto per la collaborazione in materia di tematiche ambientali, meteorologiche, marine, idrologiche, climatologiche e di qualità dell’aria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Arpa Emilia-Romagna, Arpa Friuli-Venezia-Giulia, Arpa Liguria, Arpa Lombardia e Arpa Veneto</text:p>
          </table:table-cell>
          <table:table-cell office:value-type="string" table:style-name="ce4">
            <text:p>5 anni dalla sottoscrizione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13">
          <table:table-cell office:value-type="string" table:style-name="ce4">
            <text:p>Determina - n. 564 del 06/08/2026</text:p>
          </table:table-cell>
          <table:table-cell office:value-type="string" table:style-name="ce4">
            <text:p>Convenzione sottoscritta tra Arpa Piemonte e R.S.A. s.r.l. per la validazione dei dati di monitoraggio dell'ex miniera di amianto di Balangero e Corio 2026-2030. Accertamento 18.677,61 euro sul capitolo 1800 del bilancio di previsione finanziario 2026-2028 per le attività svolte nel I semestre 2026</text:p>
          </table:table-cell>
          <table:table-cell office:value-type="string" table:style-name="ce4">
            <text:p>Dipartimento Rischi Fisici <text:s/>e Tecnologici</text:p>
          </table:table-cell>
          <table:table-cell office:value-type="string" table:style-name="ce4">
            <text:p>R.S.A. s.r.l.</text:p>
          </table:table-cell>
          <table:table-cell office:value-type="string" table:style-name="ce13">
            <text:p>2026 - 2030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3">
          <table:table-cell office:value-type="string" table:style-name="ce4">
            <text:p>Determina - n. 572 del 07/08/2026</text:p>
          </table:table-cell>
          <table:table-cell office:value-type="string" table:style-name="ce4">
            <text:p>Avvio dell’Accordo 2026-2028 tra Dipartimento della Protezione Civile e Arpa Piemonte in qualità di Centro di Competenza: accertamento delle entrate</text:p>
          </table:table-cell>
          <table:table-cell office:value-type="string" table:style-name="ce4">
            <text:p>Dipartimento Rischi naturali e ambientali</text:p>
          </table:table-cell>
          <table:table-cell office:value-type="string" table:style-name="ce4">
            <text:p>Dipartimento della Protezione Civile</text:p>
          </table:table-cell>
          <table:table-cell office:value-type="string" table:style-name="ce4">
            <text:p>23 mesi dalla sottoscrizione</text:p>
          </table:table-cell>
          <table:table-cell table:number-columns-repeated="7" table:style-name="ce1"/>
          <table:table-cell table:style-name="ce2"/>
          <table:table-cell table:number-columns-repeated="16371"/>
        </table:table-row>
        <table:table-row table:style-name="ro11">
          <table:table-cell office:value-type="string" table:style-name="ce4">
            <text:p>Determina - n. 596 del 19/08/2026</text:p>
          </table:table-cell>
          <table:table-cell office:value-type="string" table:style-name="ce4">
            <text:p>Decreto del Direttore Generale n. 138 del 9.11.2021 ad oggetto: “Convenzione per locazione locali in Comune di Gozzano (2022/2026)”; prosecuzione per il periodo 2026 – 2030 nell’utilizzo dei locali destinati alla Sede Operativa Territoriale di Gozzano afferente al Dipartimento Territoriale Piemonte Nord Est.</text:p>
          </table:table-cell>
          <table:table-cell office:value-type="string" table:style-name="ce13">
            <text:p>Dipartimento Patrimonio e Contabilità</text:p>
          </table:table-cell>
          <table:table-cell office:value-type="string" table:style-name="ce4">
            <text:p>Comune di Gozzano</text:p>
          </table:table-cell>
          <table:table-cell office:value-type="string" table:style-name="ce13">
            <text:p>2026 - 2030</text:p>
          </table:table-cell>
          <table:table-cell table:number-columns-repeated="16379" table:style-name="ce1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Rosanna La Marca</meta:initial-creator>
    <dc:creator>Rosanna La Marca</dc:creator>
    <meta:creation-date>2026-01-16T13:46:53Z</meta:creation-date>
    <dc:date>2026-08-27T13:36:59Z</dc:date>
    <meta:print-date>2026-08-27T13:33:20Z</meta:print-date>
  </office:meta>
</office:document-meta>
</file>